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 text:start-value="3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margin-bottom="0.0833in" style:page-number="1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margin-bottom="0.1666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olumn9" style:family="table-column">
      <style:table-column-properties style:column-width="2.1625in" style:use-optimal-column-width="false"/>
    </style:style>
    <style:style style:name="TableColumn10" style:family="table-column">
      <style:table-column-properties style:column-width="4.4298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Column12" style:family="table-column">
      <style:table-column-properties style:column-width="2.559in" style:use-optimal-column-width="false"/>
    </style:style>
    <style:style style:name="Table8" style:family="table">
      <style:table-properties style:width="10.7263in" fo:margin-left="0in" table:align="center"/>
    </style:style>
    <style:style style:name="TableRow13" style:family="table-row">
      <style:table-row-properties style:min-row-height="0.275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Row22" style:family="table-row">
      <style:table-row-properties style:min-row-height="1.495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1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2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35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38" style:family="table-row">
      <style:table-row-properties style:min-row-height="1.8895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5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P46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56" style:family="table-row">
      <style:table-row-properties style:min-row-height="1.8895in" style:use-optimal-row-height="false"/>
    </style:style>
    <style:style style:name="P57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67" style:family="table-row">
      <style:table-row-properties style:min-row-height="1.575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72" style:parent-style-name="清單段落" style:family="paragraph">
      <style:paragraph-properties fo:widows="2" fo:orphans="2" fo:text-align="justify" fo:line-height="125%" fo:margin-left="0.3333in">
        <style:tab-stops>
          <style:tab-stop style:type="left" style:position="1.5937in"/>
          <style:tab-stop style:type="center" style:position="2.8159in"/>
        </style:tab-stops>
      </style:paragraph-properties>
      <style:text-properties style:font-name="標楷體" style:font-name-asian="標楷體" style:font-name-complex="標楷體"/>
    </style:style>
    <style:style style:name="P73" style:parent-style-name="清單段落" style:family="paragraph">
      <style:paragraph-properties fo:widows="2" fo:orphans="2" fo:text-align="justify" fo:line-height="125%" fo:margin-left="0.3333in">
        <style:tab-stops>
          <style:tab-stop style:type="left" style:position="1.5937in"/>
          <style:tab-stop style:type="center" style:position="2.8159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8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9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80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81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8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87" style:family="table-row">
      <style:table-row-properties style:min-row-height="1.1416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01" style:family="table-row">
      <style:table-row-properties style:min-row-height="1.1416in" style:use-optimal-row-height="false"/>
    </style:style>
    <style:style style:name="P102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12" style:family="table-row">
      <style:table-row-properties style:min-row-height="1.1416in" style:use-optimal-row-height="false"/>
    </style:style>
    <style:style style:name="P113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22" style:family="table-row">
      <style:table-row-properties style:min-row-height="1.1416in" style:use-optimal-row-height="false"/>
    </style:style>
    <style:style style:name="P123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32" style:family="table-row">
      <style:table-row-properties style:min-row-height="3.9368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1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justify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P143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44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P147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超連結" style:family="text">
      <style:text-properties style:font-name="標楷體" style:font-name-asian="標楷體" style:font-name-complex="標楷體"/>
    </style:style>
    <style:style style:name="P152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53" style:parent-style-name="清單段落" style:family="paragraph">
      <style:paragraph-properties fo:line-height="150%" fo:margin-left="0.3347in">
        <style:tab-stops/>
      </style:paragraph-properties>
      <style:text-properties style:font-name="標楷體" style:font-name-asian="標楷體" style:font-name-complex="標楷體"/>
    </style:style>
    <style:style style:name="P154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55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5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57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58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59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TableColumn161" style:family="table-column">
      <style:table-column-properties style:column-width="1.4736in" style:use-optimal-column-width="false"/>
    </style:style>
    <style:style style:name="TableColumn162" style:family="table-column">
      <style:table-column-properties style:column-width="1.843in" style:use-optimal-column-width="false"/>
    </style:style>
    <style:style style:name="TableColumn163" style:family="table-column">
      <style:table-column-properties style:column-width="1.8437in" style:use-optimal-column-width="false"/>
    </style:style>
    <style:style style:name="TableColumn164" style:family="table-column">
      <style:table-column-properties style:column-width="1.843in" style:use-optimal-column-width="false"/>
    </style:style>
    <style:style style:name="TableColumn165" style:family="table-column">
      <style:table-column-properties style:column-width="1.8437in" style:use-optimal-column-width="false"/>
    </style:style>
    <style:style style:name="TableColumn166" style:family="table-column">
      <style:table-column-properties style:column-width="1.8437in" style:use-optimal-column-width="false"/>
    </style:style>
    <style:style style:name="Table160" style:family="table">
      <style:table-properties style:width="10.6909in" fo:margin-left="0in" table:align="center"/>
    </style:style>
    <style:style style:name="TableRow167" style:family="table-row">
      <style:table-row-properties style:min-row-height="0.3937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fo:text-align="center"/>
    </style:style>
    <style:style style:name="T170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/>
    </style:style>
    <style:style style:name="T17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</style:style>
    <style:style style:name="T17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center"/>
    </style:style>
    <style:style style:name="T17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/>
    </style:style>
    <style:style style:name="T18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center"/>
    </style:style>
    <style:style style:name="T18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Row186" style:family="table-row">
      <style:table-row-properties style:min-row-height="1.1416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justify"/>
    </style:style>
    <style:style style:name="T18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00" style:family="table-row">
      <style:table-row-properties style:min-row-height="1.1416in" style:use-optimal-row-height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fo:text-align="justify"/>
    </style:style>
    <style:style style:name="T20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14" style:family="table-row">
      <style:table-row-properties style:min-row-height="1.1416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text-align="justify"/>
    </style:style>
    <style:style style:name="T217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28" style:family="table-row">
      <style:table-row-properties style:min-row-height="1.1416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widows="2" fo:orphans="2" fo:text-align="justify"/>
    </style:style>
    <style:style style:name="T23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42" style:family="table-row">
      <style:table-row-properties style:min-row-height="1.1416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widows="2" fo:orphans="2" fo:text-align="justify"/>
    </style:style>
    <style:style style:name="T24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P25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family="graphic" style:name="a0" style:parent-style-name="Graphics">
      <style:graphic-properties fo:border="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115年《金融基礎教育教案試教》教學實施回饋意見表</text:p>
      <text:p text:style-name="P5">學校名稱： <text:s text:c="45"/></text:p>
      <text:p text:style-name="P6">授課教師姓名:</text:p>
      <text:p text:style-name="P7">鼓勵教師試教優秀教案，蒐集教學困難與優化建議，作為後續教材編修與教師培力課程設計依據。煩請教師協助填寫下列教學回饋意見，感謝!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項目</text:p>
            </table:table-cell>
            <table:table-cell table:style-name="TableCell16">
              <text:p text:style-name="P17">說明</text:p>
            </table:table-cell>
            <table:table-cell table:style-name="TableCell18">
              <text:p text:style-name="P19">審核欄(請勿填寫)</text:p>
            </table:table-cell>
            <table:table-cell table:style-name="TableCell20">
              <text:p text:style-name="P21">委員審核補充建議<text:s/>(請勿填寫)</text:p>
            </table:table-cell>
          </table:table-row>
        </table:table-header-rows>
        <table:table-row table:style-name="TableRow22">
          <table:table-cell table:style-name="TableCell23">
            <text:p text:style-name="P24"><text:span text:style-name="T25">一、</text:span><text:span text:style-name="T26">教學時間與對象</text:span></text:p>
          </table:table-cell>
          <table:table-cell table:style-name="TableCell27">
            <text:list text:style-name="LFO1" text:continue-numbering="true">
              <text:list-item>
                <text:p text:style-name="P28">實施領域：</text:p>
              </text:list-item>
              <text:list-item>
                <text:p text:style-name="P29">授課年級：</text:p>
              </text:list-item>
              <text:list-item>
                <text:p text:style-name="P30">實施對象與人數：</text:p>
              </text:list-item>
              <text:list-item>
                <text:p text:style-name="P31">實施日期：____月_____日</text:p>
              </text:list-item>
            </text:list>
            <text:p text:style-name="P32">實施時間：____~_____、節次_____</text:p>
          </table:table-cell>
          <table:table-cell table:style-name="TableCell33">
            <text:p text:style-name="P34">□資訊提供完整</text:p>
            <text:p text:style-name="P35">□未提供完整資訊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rows-spanned="2">
            <text:p text:style-name="P40"><text:span text:style-name="T41">二、</text:span><text:span text:style-name="T42">試教內容，請依據</text:span><text:span text:style-name="T43">引用</text:span><text:span text:style-name="T44">勾選，並填寫相應說明</text:span></text:p>
            <text:p text:style-name="P45">□「金融基礎教育主題教材」引用</text:p>
            <text:p text:style-name="P46">□「金融基礎教育獲獎教案」引用或編修</text:p>
          </table:table-cell>
          <table:table-cell table:style-name="TableCell47">
            <text:list text:style-name="LFO1" text:continue-numbering="true">
              <text:list-item>
                <text:p text:style-name="P48">教材使用簡述/教學活動引用簡述：</text:p>
              </text:list-item>
            </text:list>
          </table:table-cell>
          <table:table-cell table:style-name="TableCell49">
            <text:p text:style-name="P50">□清楚陳述</text:p>
            <text:p text:style-name="P51">□尚需補充資訊</text:p>
            <text:p text:style-name="P52">□未說明使用情形</text:p>
            <text:p text:style-name="P53">□其他</text:p>
          </table:table-cell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list text:style-name="LFO1" text:continue-numbering="true">
              <text:list-item>
                <text:p text:style-name="P59">教材編修簡述/教學活動編修簡述：</text:p>
              </text:list-item>
            </text:list>
          </table:table-cell>
          <table:table-cell table:style-name="TableCell60">
            <text:p text:style-name="P61">□清楚陳述</text:p>
            <text:p text:style-name="P62">□尚需補充資訊</text:p>
            <text:p text:style-name="P63">□未說明</text:p>
            <text:p text:style-name="P64">□其他</text:p>
          </table:table-cell>
          <table:table-cell table:style-name="TableCell65">
            <text:p text:style-name="P66"/>
          </table:table-cell>
        </table:table-row>
        <text:soft-page-break/>
        <table:table-row table:style-name="TableRow67">
          <table:table-cell table:style-name="TableCell68">
            <text:p text:style-name="P69"><text:span text:style-name="T70">三、</text:span><text:span text:style-name="T71">學生學習成效評估</text:span></text:p>
            <text:list text:style-name="LFO9" text:continue-numbering="true">
              <text:list-item>
                <text:p text:style-name="P72">1~5分，1分為成效未達標；2分為成效待加強；3分為成效尚可；4分為成效良好；5分為成效優異</text:p>
              </text:list-item>
              <text:list-item>
                <text:p text:style-name="P73"><text:span text:style-name="T74">學習成效評估</text:span><text:span text:style-name="T75">指標說明詳見附錄對照表</text:span></text:p>
              </text:list-item>
            </text:list>
          </table:table-cell>
          <table:table-cell table:style-name="TableCell76">
            <text:list text:style-name="LFO1" text:continue-numbering="true">
              <text:list-item>
                <text:p text:style-name="P77">學生對教材與活動展現興趣：</text:p>
              </text:list-item>
              <text:list-item>
                <text:p text:style-name="P78">學生能理解教材的核心概念：</text:p>
              </text:list-item>
              <text:list-item>
                <text:p text:style-name="P79">學生能投入並完成學習活動：</text:p>
              </text:list-item>
              <text:list-item>
                <text:p text:style-name="P80">學生能參與小組或課堂討論：</text:p>
              </text:list-item>
              <text:list-item>
                <text:p text:style-name="P81">學生能分享與回饋實作成果：</text:p>
              </text:list-item>
            </text:list>
          </table:table-cell>
          <table:table-cell table:style-name="TableCell82">
            <text:p text:style-name="P83">□各項皆有評分</text:p>
            <text:p text:style-name="P84">□未完成各項評分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 table:number-rows-spanned="4">
            <text:p text:style-name="P89"><text:span text:style-name="T90">四、</text:span><text:span text:style-name="T91">反思與建議</text:span></text:p>
          </table:table-cell>
          <table:table-cell table:style-name="TableCell92">
            <text:list text:style-name="LFO1" text:continue-numbering="true">
              <text:list-item>
                <text:p text:style-name="P93">學生學習成功或困難之處</text:p>
              </text:list-item>
            </text:list>
          </table:table-cell>
          <table:table-cell table:style-name="TableCell94">
            <text:p text:style-name="P95">□清楚陳述</text:p>
            <text:p text:style-name="P96">□尚需補充資訊</text:p>
            <text:p text:style-name="P97">□未說明</text:p>
            <text:p text:style-name="P98">□其他</text:p>
          </table:table-cell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list text:style-name="LFO1" text:continue-numbering="true">
              <text:list-item>
                <text:p text:style-name="P104">教學遇到的困難與調整建議</text:p>
              </text:list-item>
            </text:list>
          </table:table-cell>
          <table:table-cell table:style-name="TableCell105">
            <text:p text:style-name="P106">□清楚陳述</text:p>
            <text:p text:style-name="P107">□尚需補充資訊</text:p>
            <text:p text:style-name="P108">□未說明</text:p>
            <text:p text:style-name="P109">□其他</text:p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list text:style-name="LFO1" text:continue-numbering="true">
              <text:list-item>
                <text:p text:style-name="P115">教學實施感想</text:p>
              </text:list-item>
            </text:list>
          </table:table-cell>
          <table:table-cell table:style-name="TableCell116">
            <text:p text:style-name="P117">□清楚陳述</text:p>
            <text:p text:style-name="P118">□未說明</text:p>
            <text:p text:style-name="P119">□其他</text:p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list text:style-name="LFO1" text:continue-numbering="true">
              <text:list-item>
                <text:p text:style-name="P125">提供「金融基礎教育主題教材」精進、調整的建議</text:p>
              </text:list-item>
            </text:list>
          </table:table-cell>
          <table:table-cell table:style-name="TableCell126">
            <text:p text:style-name="P127">□清楚陳述</text:p>
            <text:p text:style-name="P128">□未說明</text:p>
            <text:p text:style-name="P129">□其他</text:p>
          </table:table-cell>
          <table:table-cell table:style-name="TableCell130">
            <text:p text:style-name="P131"/>
          </table:table-cell>
        </table:table-row>
        <text:soft-page-break/>
        <table:table-row table:style-name="TableRow132">
          <table:table-cell table:style-name="TableCell133">
            <text:p text:style-name="P134"><text:span text:style-name="T135">五、</text:span><text:span text:style-name="T136">教學成果照片或佐證資料(如學習單)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</table:table>
      <text:p text:style-name="P143">提醒事項：</text:p>
      <text:list text:style-name="LFO6" text:continue-numbering="true">
        <text:list-item>
          <text:p text:style-name="P144"><text:span text:style-name="T145"><draw:frame draw:z-index="251658240" draw:style-name="a0" draw:name="圖片 1" text:anchor-type="paragraph" svg:x="7.72828in" svg:y="4.80903in" svg:width="1.47431in" svg:height="1.47431in" style:rel-width="scale" style:rel-height="scale"><draw:image xlink:href="media/image1.png" xlink:type="simple" xlink:show="embed" xlink:actuate="onLoad"/><svg:title/><svg:desc/></draw:frame></text:span><text:span text:style-name="T146">每班每節課請至少提供3張教學活動或學習單照片，並以文字說明，如不敷使用請自行延伸。</text:span></text:p>
        </text:list-item>
        <text:list-item>
          <text:p text:style-name="P147"><text:span text:style-name="T148">請於完成試教後，於本表單提交教學回饋</text:span><text:span text:style-name="T149">資料</text:span><text:span text:style-name="T150">：</text:span><text:a xlink:href="https://forms.gle/WkkNWfaQkcncz2Xf9" office:target-frame-name="_top" xlink:show="replace"><text:span text:style-name="T151">https://forms.gle/WkkNWfaQkcncz2Xf9</text:span></text:a></text:p>
        </text:list-item>
        <text:list-item>
          <text:p text:style-name="P152">教師須確實使用「金融基礎教育主題教材」、「金融基礎教育歷年獲獎教案」進行教學，</text:p>
        </text:list-item>
      </text:list>
      <text:p text:style-name="P153">並依規定繳交完整回饋資料，否則不予發放獎勵金。</text:p>
      <text:list text:style-name="LFO6" text:continue-numbering="true">
        <text:list-item>
          <text:p text:style-name="P154">如有相關問題請洽金融基礎教育推廣小組王專員，電話：(02)8772-6020分機14。</text:p>
        </text:list-item>
      </text:list>
      <text:p text:style-name="P155"/>
      <text:p text:style-name="P156"/>
      <text:p text:style-name="P157"/>
      <text:soft-page-break/>
      <text:p text:style-name="P158">附錄：學生學習成效評估指標對照表</text:p>
      <text:p text:style-name="P159">對照表說明：請教師依據課堂觀察，針對各項目之學生表現，於教學實施回饋意見表勾選最符合的級等分數（1至5分）。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header-rows>
          <table:table-row table:style-name="TableRow167">
            <table:table-cell table:style-name="TableCell168">
              <text:p text:style-name="P169"><text:span text:style-name="T170">評估項目</text:span></text:p>
            </table:table-cell>
            <table:table-cell table:style-name="TableCell171">
              <text:p text:style-name="P172"><text:span text:style-name="T173">5分（成效優異）</text:span></text:p>
            </table:table-cell>
            <table:table-cell table:style-name="TableCell174">
              <text:p text:style-name="P175"><text:span text:style-name="T176">4分（成效良好）</text:span></text:p>
            </table:table-cell>
            <table:table-cell table:style-name="TableCell177">
              <text:p text:style-name="P178"><text:span text:style-name="T179">3分（成效尚可）</text:span></text:p>
            </table:table-cell>
            <table:table-cell table:style-name="TableCell180">
              <text:p text:style-name="P181"><text:span text:style-name="T182">2分（成效待加強）</text:span></text:p>
            </table:table-cell>
            <table:table-cell table:style-name="TableCell183">
              <text:p text:style-name="P184"><text:span text:style-name="T185">1分（成效未達標）</text:span></text:p>
            </table:table-cell>
          </table:table-row>
        </table:table-header-rows>
        <table:table-row table:style-name="TableRow186">
          <table:table-cell table:style-name="TableCell187">
            <text:p text:style-name="P188"><text:span text:style-name="T189">學生對教材與活動展現興趣</text:span></text:p>
          </table:table-cell>
          <table:table-cell table:style-name="TableCell190">
            <text:p text:style-name="P191">多數學生能主動投入活動，對案例有明顯好奇，並能主動提問、回應或延伸分享生活經驗</text:p>
          </table:table-cell>
          <table:table-cell table:style-name="TableCell192">
            <text:p text:style-name="P193">多數學生能配合課程活動，對教學活動有正向反應，能在教師引導下參與問答與討論</text:p>
          </table:table-cell>
          <table:table-cell table:style-name="TableCell194">
            <text:p text:style-name="P195">約半數學生能維持基本專注並參與活動，但多以被動回應為主，需教師持續提醒或引導</text:p>
          </table:table-cell>
          <table:table-cell table:style-name="TableCell196">
            <text:p text:style-name="P197">僅少數學生投入活動，多數學生參與意願較低，需教師多次提醒才能完成基本學習任務</text:p>
          </table:table-cell>
          <table:table-cell table:style-name="TableCell198">
            <text:p text:style-name="P199">多數學生明顯缺乏參與意願，無法投入教材活動或學習任務，課程進行受明顯影響</text:p>
          </table:table-cell>
        </table:table-row>
        <table:table-row table:style-name="TableRow200">
          <table:table-cell table:style-name="TableCell201">
            <text:p text:style-name="P202"><text:span text:style-name="T203">學生能理解教材的核心概念</text:span></text:p>
          </table:table-cell>
          <table:table-cell table:style-name="TableCell204">
            <text:p text:style-name="P205">多數學生能正確說明本次教材核心概念，並能舉例連結生活情境<text:s/></text:p>
          </table:table-cell>
          <table:table-cell table:style-name="TableCell206">
            <text:p text:style-name="P207">多數學生能掌握概念，能透過口頭回答、學習單表達基本理解，少部分內容仍需補充說明</text:p>
          </table:table-cell>
          <table:table-cell table:style-name="TableCell208">
            <text:p text:style-name="P209">約半數學生能理解基本名詞或課程重點，但對概念間的關聯、原因或應用情境仍不夠清楚</text:p>
          </table:table-cell>
          <table:table-cell table:style-name="TableCell210">
            <text:p text:style-name="P211">僅少數學生能說出部分名詞或片段概念，多數學生需要教師重新說明或提供範例</text:p>
          </table:table-cell>
          <table:table-cell table:style-name="TableCell212">
            <text:p text:style-name="P213">多數學生無法掌握教材核心概念，學習單、問答或討論內容呈現明顯誤解</text:p>
          </table:table-cell>
        </table:table-row>
        <table:table-row table:style-name="TableRow214">
          <table:table-cell table:style-name="TableCell215">
            <text:p text:style-name="P216"><text:span text:style-name="T217">學生能投入並完成學習活動</text:span></text:p>
          </table:table-cell>
          <table:table-cell table:style-name="TableCell218">
            <text:p text:style-name="P219">多數學生能依活動要求完成學習單、實作任務或小組產出，內容完整且能呈現思考歷程</text:p>
          </table:table-cell>
          <table:table-cell table:style-name="TableCell220">
            <text:p text:style-name="P221">多數學生能完成主要學習任務，學習單或活動成果大致完整，能反映課程重點</text:p>
          </table:table-cell>
          <table:table-cell table:style-name="TableCell222">
            <text:p text:style-name="P223">約半數學生能完成基本任務，但內容較簡略，部分題目、活動紀錄或反思仍需補強</text:p>
          </table:table-cell>
          <table:table-cell table:style-name="TableCell224">
            <text:p text:style-name="P225">僅少數學生完成學習任務，多數學生產出不完整，需教師或同儕高度協助</text:p>
          </table:table-cell>
          <table:table-cell table:style-name="TableCell226">
            <text:p text:style-name="P227">多數學生未能完成學習活動，學習單或實作成果多數空白或與課程目標無關</text:p>
          </table:table-cell>
        </table:table-row>
        <table:table-row table:style-name="TableRow228">
          <table:table-cell table:style-name="TableCell229">
            <text:p text:style-name="P230"><text:span text:style-name="T231">學生能參與小組或課堂討論</text:span></text:p>
          </table:table-cell>
          <table:table-cell table:style-name="TableCell232">
            <text:p text:style-name="P233">多數學生能在討論中提出想法、傾聽同儕、回應問題，並能運用課程概念進行判斷</text:p>
          </table:table-cell>
          <table:table-cell table:style-name="TableCell234">
            <text:p text:style-name="P235">多數學生能參與討論並表達意見，能在教師或同儕引導下說明理由或補充觀點</text:p>
          </table:table-cell>
          <table:table-cell table:style-name="TableCell236">
            <text:p text:style-name="P237">約半數學生能參與討論，但多以簡短回應或聆聽為主，較少提出理由、證據或延伸想法</text:p>
          </table:table-cell>
          <table:table-cell table:style-name="TableCell238">
            <text:p text:style-name="P239">僅少數學生參與討論，多數學生缺乏互動，討論內容較難聚焦於課程任務</text:p>
          </table:table-cell>
          <table:table-cell table:style-name="TableCell240">
            <text:p text:style-name="P241">多數學生未參與討論，無法形成有效小組互動或課堂回應</text:p>
          </table:table-cell>
        </table:table-row>
        <table:table-row table:style-name="TableRow242">
          <table:table-cell table:style-name="TableCell243">
            <text:p text:style-name="P244"><text:span text:style-name="T245">學生能分享與回饋實作成果</text:span></text:p>
          </table:table-cell>
          <table:table-cell table:style-name="TableCell246">
            <text:p text:style-name="P247">多數學生能清楚分享學習成果，並能說明與金融教育概念的關聯，提出反思或生活應用做法</text:p>
          </table:table-cell>
          <table:table-cell table:style-name="TableCell248">
            <text:p text:style-name="P249">多數學生能完成成果分享，表達大致清楚，能說明主要學習內容或活動結果</text:p>
          </table:table-cell>
          <table:table-cell table:style-name="TableCell250">
            <text:p text:style-name="P251">約半數學生能完成基本回饋，但內容較偏描述活動過程，較少說明學到什麼或如何應用</text:p>
          </table:table-cell>
          <table:table-cell table:style-name="TableCell252">
            <text:p text:style-name="P253">僅少數學生能完成分享，表達內容不完整或與課程目標連結不足</text:p>
          </table:table-cell>
          <table:table-cell table:style-name="TableCell254">
            <text:p text:style-name="P255">多數學生未能分享成果或無法說明學習內容，實作成果缺乏可辨識的學習意義</text:p>
          </table:table-cell>
        </table:table-row>
      </table:table>
      <text:p text:style-name="P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/>
    </style:style>
    <style:style style:name="WW_CharLFO5LVL1" style:family="text">
      <style:text-properties fo:font-weight="bold" style:font-weight-asian="bold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 text:start-value="3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11.693in" fo:page-height="8.268in" style:print-orientation="landscape" fo:margin-top="0.3937in" fo:margin-left="0.5in" fo:margin-bottom="0.196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P2" style:parent-style-name="內文" style:family="paragraph">
      <style:paragraph-properties fo:border="0in solid #FFFFFF" fo:padding="0.4305in" style:shadow="#000000 0in 0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Calibri" fo:color="#000000" fo:font-size="10pt" style:font-size-asian="10pt" style:font-size-complex="10pt"/>
    </style:style>
    <style:style style:name="P4" style:parent-style-name="內文" style:family="paragraph">
      <style:paragraph-properties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自律聯盟 王芳偉</meta:initial-creator>
    <dc:creator>黃品嘉</dc:creator>
    <meta:creation-date>2026-09-02T11:26:00Z</meta:creation-date>
    <dc:date>2026-09-02T11:26:00Z</dc:date>
    <meta:print-date>2026-05-28T09:26:00Z</meta:print-date>
    <meta:template xlink:href="Normal.dotm" xlink:type="simple"/>
    <meta:editing-cycles>2</meta:editing-cycles>
    <meta:editing-duration>PT0S</meta:editing-duration>
    <meta:user-defined meta:name="ContentTypeId">0x010100B480BA33F0A6664285942915AF0A659D</meta:user-defined>
    <meta:document-statistic meta:page-count="4" meta:paragraph-count="4" meta:word-count="316" meta:character-count="2118" meta:row-count="15" meta:non-whitespace-character-count="1806"/>
  </office:meta>
</office:document-meta>
</file>